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Roman YU" svg:font-family="Times Roman YU" style:font-family-generic="roman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/>
    </style:style>
    <style:style style:name="T2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en" fo:country="US"/>
    </style:style>
    <style:style style:name="T3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4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5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6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7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8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9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10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11" style:parent-style-name="DefaultParagraphFont" style:family="text">
      <style:text-properties style:font-name="Times New Roman" style:font-name-asian="Times New Roman" style:font-name-complex="Times New Roman" fo:font-size="10pt" style:font-size-asian="10pt" style:font-size-complex="10pt" fo:language="sr" fo:country="BA"/>
    </style:style>
    <style:style style:name="T12" style:parent-style-name="DefaultParagraphFont" style:family="text">
      <style:text-properties style:font-name="Times Roman YU" style:font-name-asian="Times New Roman" style:font-name-complex="Times New Roman" fo:color="#C0C0C0" fo:font-size="10pt" style:font-size-asian="10pt" style:font-size-complex="10pt" fo:language="en" fo:country="US"/>
    </style:style>
    <style:style style:name="P13" style:parent-style-name="NoSpacing" style:family="paragraph">
      <style:text-properties style:font-name="Times New Roman" style:font-name-complex="Times New Roman"/>
    </style:style>
    <style:style style:name="T14" style:parent-style-name="DefaultParagraphFont" style:family="text">
      <style:text-properties style:font-name="Times New Roman" style:font-name-complex="Times New Roman" fo:language="sr" fo:country="RS"/>
    </style:style>
    <style:style style:name="T15" style:parent-style-name="DefaultParagraphFont" style:family="text">
      <style:text-properties style:font-name="Times New Roman" style:font-name-complex="Times New Roman"/>
    </style:style>
    <style:style style:name="T16" style:parent-style-name="DefaultParagraphFont" style:family="text">
      <style:text-properties style:font-name="Times New Roman" style:font-name-complex="Times New Roman" fo:language="sr" fo:country="RS"/>
    </style:style>
    <style:style style:name="T17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18" style:parent-style-name="DefaultParagraphFont" style:family="text">
      <style:text-properties style:font-name="Times New Roman" style:font-name-complex="Times New Roman"/>
    </style:style>
    <style:style style:name="P19" style:parent-style-name="NoSpacing" style:family="paragraph">
      <style:text-properties style:font-name="Times New Roman" style:font-name-complex="Times New Roman" fo:language="sr" fo:country="RS"/>
    </style:style>
    <style:style style:name="T20" style:parent-style-name="DefaultParagraphFont" style:family="text">
      <style:text-properties style:font-name="Times New Roman" style:font-name-complex="Times New Roman"/>
    </style:style>
    <style:style style:name="T21" style:parent-style-name="DefaultParagraphFont" style:family="text">
      <style:text-properties style:font-name="Times New Roman" style:font-name-complex="Times New Roman" fo:language="sr" fo:country="RS"/>
    </style:style>
    <style:style style:name="T22" style:parent-style-name="DefaultParagraphFont" style:family="text">
      <style:text-properties style:font-name="Times New Roman" style:font-name-complex="Times New Roman" fo:language="sr" fo:country="RS"/>
    </style:style>
    <style:style style:name="T23" style:parent-style-name="DefaultParagraphFont" style:family="text">
      <style:text-properties style:font-name="Times New Roman" style:font-name-complex="Times New Roman"/>
    </style:style>
    <style:style style:name="T24" style:parent-style-name="DefaultParagraphFont" style:family="text">
      <style:text-properties style:font-name="Times New Roman" style:font-name-complex="Times New Roman" fo:language="sr" fo:country="RS"/>
    </style:style>
    <style:style style:name="T25" style:parent-style-name="DefaultParagraphFont" style:family="text">
      <style:text-properties style:font-name="Times New Roman" style:font-name-complex="Times New Roman" fo:language="sr" fo:country="RS"/>
    </style:style>
    <style:style style:name="T26" style:parent-style-name="DefaultParagraphFont" style:family="text">
      <style:text-properties style:font-name="Times New Roman" style:font-name-complex="Times New Roman" fo:language="sr" fo:country="RS"/>
    </style:style>
    <style:style style:name="T27" style:parent-style-name="DefaultParagraphFont" style:family="text">
      <style:text-properties style:font-name="Times New Roman" style:font-name-complex="Times New Roman"/>
    </style:style>
    <style:style style:name="P28" style:parent-style-name="NoSpacing" style:family="paragraph">
      <style:text-properties style:font-name="Times New Roman" style:font-name-complex="Times New Roman"/>
    </style:style>
    <style:style style:name="P29" style:parent-style-name="NoSpacing" style:family="paragraph">
      <style:paragraph-properties fo:text-align="justify"/>
    </style:style>
    <style:style style:name="T30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31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sr" fo:country="RS"/>
    </style:style>
    <style:style style:name="T32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33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P34" style:parent-style-name="NoSpacing" style:family="paragraph">
      <style:paragraph-properties fo:text-align="center"/>
    </style:style>
    <style:style style:name="T35" style:parent-style-name="DefaultParagraphFont" style:family="text">
      <style:text-properties style:font-name="Times New Roman" style:font-name-complex="Times New Roman" fo:font-weight="bold" style:font-weight-asian="bold" fo:language="en" fo:country="US"/>
    </style:style>
    <style:style style:name="T36" style:parent-style-name="DefaultParagraphFont" style:family="text">
      <style:text-properties style:font-name="Times New Roman" style:font-name-complex="Times New Roman" fo:font-weight="bold" style:font-weight-asian="bold" fo:language="sr" fo:country="RS"/>
    </style:style>
    <style:style style:name="T37" style:parent-style-name="DefaultParagraphFont" style:family="text">
      <style:text-properties style:font-name="Times New Roman" style:font-name-complex="Times New Roman" fo:font-weight="bold" style:font-weight-asian="bold" fo:language="en" fo:country="US"/>
    </style:style>
    <style:style style:name="T38" style:parent-style-name="DefaultParagraphFont" style:family="text">
      <style:text-properties style:font-name="Times New Roman" style:font-name-complex="Times New Roman" fo:font-weight="bold" style:font-weight-asian="bold" fo:language="sr" fo:country="RS"/>
    </style:style>
    <style:style style:name="T39" style:parent-style-name="DefaultParagraphFont" style:family="text">
      <style:text-properties style:font-name="Times New Roman" style:font-name-asian="Times New Roman" style:font-name-complex="Times New Roman" fo:font-weight="bold" style:font-weight-asian="bold" fo:language="sr" fo:country="RS"/>
    </style:style>
    <style:style style:name="T40" style:parent-style-name="DefaultParagraphFont" style:family="text">
      <style:text-properties style:font-name="Times New Roman" style:font-name-asian="Times New Roman" style:font-name-complex="Times New Roman" fo:font-weight="bold" style:font-weight-asian="bold" fo:language="sr" fo:country="RS"/>
    </style:style>
    <style:style style:name="T41" style:parent-style-name="DefaultParagraphFont" style:family="text">
      <style:text-properties style:font-name="Times New Roman" style:font-name-asian="Times New Roman" style:font-name-complex="Times New Roman" fo:font-weight="bold" style:font-weight-asian="bold" fo:language="sr" fo:country="RS"/>
    </style:style>
    <style:style style:name="T42" style:parent-style-name="DefaultParagraphFont" style:family="text">
      <style:text-properties style:font-name="Times New Roman" style:font-name-asian="Times New Roman" style:font-name-complex="Times New Roman" fo:font-weight="bold" style:font-weight-asian="bold" fo:language="sr" fo:country="RS"/>
    </style:style>
    <style:style style:name="T43" style:parent-style-name="DefaultParagraphFont" style:family="text">
      <style:text-properties style:font-name="Times New Roman" style:font-name-asian="Times New Roman" style:font-name-complex="Times New Roman" fo:font-weight="bold" style:font-weight-asian="bold" fo:language="sr" fo:country="RS"/>
    </style:style>
    <style:style style:name="P44" style:parent-style-name="NoSpacing" style:family="paragraph">
      <style:paragraph-properties fo:text-align="center"/>
      <style:text-properties style:font-name="Times New Roman" style:font-name-complex="Times New Roman" fo:font-size="12pt" style:font-size-asian="12pt" style:font-size-complex="12pt" fo:language="en" fo:country="US"/>
    </style:style>
    <style:style style:name="P45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sr" fo:country="RS"/>
    </style:style>
    <style:style style:name="P46" style:parent-style-name="NoSpacing" style:family="paragraph">
      <style:paragraph-properties fo:text-align="justify"/>
    </style:style>
    <style:style style:name="T4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4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50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51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52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sr" fo:country="RS"/>
    </style:style>
    <style:style style:name="P53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sr" fo:country="RS"/>
    </style:style>
    <style:style style:name="P54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55" style:parent-style-name="Normal" style:family="paragraph">
      <style:paragraph-properties fo:text-align="justify"/>
    </style:style>
    <style:style style:name="T56" style:parent-style-name="DefaultParagraphFont" style:family="text">
      <style:text-properties style:font-name="Times New Roman" style:font-name-complex="Times New Roman" fo:language="sr" fo:country="RS"/>
    </style:style>
    <style:style style:name="T57" style:parent-style-name="DefaultParagraphFont" style:family="text">
      <style:text-properties style:font-name="Times New Roman" style:font-name-complex="Times New Roman"/>
    </style:style>
    <style:style style:name="T58" style:parent-style-name="DefaultParagraphFont" style:family="text">
      <style:text-properties style:font-name="Times New Roman" style:font-name-complex="Times New Roman" fo:language="sr" fo:country="RS"/>
    </style:style>
    <style:style style:name="T59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" style:parent-style-name="DefaultParagraphFont" style:family="text">
      <style:text-properties style:font-name="Times New Roman" style:font-name-complex="Times New Roman"/>
    </style:style>
    <style:style style:name="T61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4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5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6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7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6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6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1" style:parent-style-name="DefaultParagraphFont" style:family="text">
      <style:text-properties style:font-name-asian="Times New Roman" fo:language="sr" fo:country="RS"/>
    </style:style>
    <style:style style:name="T72" style:parent-style-name="DefaultParagraphFont" style:family="text">
      <style:text-properties style:font-name-asian="Times New Roman" fo:language="sr" fo:country="RS"/>
    </style:style>
    <style:style style:name="T73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sr" fo:country="RS"/>
    </style:style>
    <style:style style:name="T74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sr" fo:country="RS"/>
    </style:style>
    <style:style style:name="T75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sr" fo:country="RS"/>
    </style:style>
    <style:style style:name="T76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sr" fo:country="RS"/>
    </style:style>
    <style:style style:name="T77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fo:language="sr" fo:country="RS"/>
    </style:style>
    <style:style style:name="T78" style:parent-style-name="DefaultParagraphFon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fo:language="sr" fo:country="RS"/>
    </style:style>
    <style:style style:name="T7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0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81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P83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84" style:parent-style-name="NoSpacing" style:family="paragraph">
      <style:paragraph-properties fo:text-align="justify"/>
    </style:style>
    <style:style style:name="T85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6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8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89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0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1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4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5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6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7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99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0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1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4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5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6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0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0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0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11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2" style:parent-style-name="DefaultParagraphFont" style:family="text">
      <style:text-properties style:font-name="Times New Roman" style:font-name-complex="Times New Roman" fo:color="#00B0F0" fo:font-size="12pt" style:font-size-asian="12pt" style:font-size-complex="12pt" fo:language="en" fo:country="US"/>
    </style:style>
    <style:style style:name="T113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14" style:parent-style-name="NoSpacing" style:family="paragraph">
      <style:paragraph-properties fo:text-align="justify"/>
    </style:style>
    <style:style style:name="T115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6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1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1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0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21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2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24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25" style:parent-style-name="NoSpacing" style:family="paragraph">
      <style:paragraph-properties fo:text-align="justify"/>
    </style:style>
    <style:style style:name="T126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P129" style:parent-style-name="NoSpacing" style:family="paragraph">
      <style:paragraph-properties fo:text-align="justify"/>
    </style:style>
    <style:style style:name="T130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131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sr" fo:country="RS"/>
    </style:style>
    <style:style style:name="T132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sr" fo:country="RS"/>
    </style:style>
    <style:style style:name="T133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sr" fo:country="RS"/>
    </style:style>
    <style:style style:name="T134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135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sr" fo:country="RS"/>
    </style:style>
    <style:style style:name="T136" style:parent-style-name="DefaultParagraphFont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P137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38" style:parent-style-name="NoSpacing" style:family="paragraph">
      <style:paragraph-properties fo:text-align="justify"/>
    </style:style>
    <style:style style:name="T13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1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4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P143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44" style:parent-style-name="NoSpacing" style:family="paragraph">
      <style:paragraph-properties fo:text-align="justify"/>
    </style:style>
    <style:style style:name="T145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6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7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P148" style:parent-style-name="NoSpacing" style:family="paragraph">
      <style:paragraph-properties fo:text-align="justify"/>
    </style:style>
    <style:style style:name="T149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5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51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52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53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54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55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56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57" style:parent-style-name="NoSpacing" style:family="paragraph">
      <style:paragraph-properties fo:text-align="justify"/>
    </style:style>
    <style:style style:name="T15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9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0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1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4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5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6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67" style:parent-style-name="DefaultParagraphFont" style:family="text">
      <style:text-properties style:font-name="Times New Roman" style:font-name-complex="Times New Roman" fo:color="#00B0F0" fo:font-size="12pt" style:font-size-asian="12pt" style:font-size-complex="12pt" fo:language="en" fo:country="US"/>
    </style:style>
    <style:style style:name="T16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69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70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71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72" style:parent-style-name="NoSpacing" style:family="paragraph">
      <style:paragraph-properties fo:text-align="justify"/>
    </style:style>
    <style:style style:name="T173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4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5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6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1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2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3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4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5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6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7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9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1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2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9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94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95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96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en" fo:country="US"/>
    </style:style>
    <style:style style:name="P197" style:parent-style-name="NoSpacing" style:family="paragraph">
      <style:paragraph-properties fo:text-align="justify"/>
    </style:style>
    <style:style style:name="T198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199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200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1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P202" style:parent-style-name="NoSpacing" style:family="paragraph">
      <style:paragraph-properties fo:text-align="justify"/>
    </style:style>
    <style:style style:name="T203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204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205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206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7" style:parent-style-name="DefaultParagraphFont" style:family="text">
      <style:text-properties style:font-name="Times New Roman" style:font-name-complex="Times New Roman" fo:font-size="12pt" style:font-size-asian="12pt" style:font-size-complex="12pt" fo:language="sr" fo:country="RS"/>
    </style:style>
    <style:style style:name="T208" style:parent-style-name="DefaultParagraphFon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09" style:parent-style-name="NoSpacing" style:family="paragraph">
      <style:paragraph-properties fo:text-align="justify"/>
      <style:text-properties style:font-name="Times New Roman" style:font-name-complex="Times New Roman" fo:font-size="12pt" style:font-size-asian="12pt" style:font-size-complex="12pt" fo:language="sr" fo:country="RS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<text:s text:c="2"/><text:span text:style-name="T2"><draw:frame draw:style-name="a0" draw:name="Picture 1" text:anchor-type="as-char" svg:x="0in" svg:y="0in" svg:width="0.58479in" svg:height="0.49866in" style:rel-width="scale" style:rel-height="scale"><draw:image xlink:href="media/image1.emf" xlink:type="simple" xlink:show="embed" xlink:actuate="onLoad"/><svg:title/><svg:desc/></draw:frame></text:span><text:span text:style-name="T3"><text:s text:c="3"/></text:span><text:span text:style-name="T4"><text:s text:c="50"/></text:span><text:span text:style-name="T5"><text:s text:c="35"/></text:span><text:span text:style-name="T6"><text:s text:c="4"/></text:span><text:span text:style-name="T7"><text:s text:c="24"/></text:span><text:span text:style-name="T8"><text:s/></text:span><text:span text:style-name="T9"><text:s text:c="9"/></text:span><text:span text:style-name="T10"><text:s text:c="5"/></text:span><text:span text:style-name="T11"><text:s text:c="17"/></text:span><text:span text:style-name="T12"><draw:frame draw:style-name="a1" draw:name="Picture 2" text:anchor-type="as-char" svg:x="0in" svg:y="0in" svg:width="0.32241in" svg:height="0.47019in" style:rel-width="scale" style:rel-height="scale"><draw:image xlink:href="media/image2.png" xlink:type="simple" xlink:show="embed" xlink:actuate="onLoad"/><svg:title/><svg:desc>NPDJ znak i logo</svg:desc></draw:frame></text:span></text:p>
      <text:p text:style-name="P13"/>
      <text:p text:style-name="NoSpacing"><text:span text:style-name="T14">Друштво с ограниченом одговорношћу</text:span><text:span text:style-name="T15"><text:s/></text:span><text:span text:style-name="T16">,,</text:span><text:span text:style-name="T17">Национални парк Ђердап</text:span><text:span text:style-name="T18"><text:s/>''</text:span></text:p>
      <text:p text:style-name="P19">Доњи Милановац</text:p>
      <text:p text:style-name="NoSpacing"><text:span text:style-name="T20">Број:<text:s/></text:span><text:span text:style-name="T21">4174</text:span><text:span text:style-name="T22">-1</text:span></text:p>
      <text:p text:style-name="NoSpacing"><text:span text:style-name="T23">Датум:<text:s/></text:span><text:span text:style-name="T24">04.08</text:span><text:span text:style-name="T25">.</text:span><text:span text:style-name="T26">2026</text:span><text:span text:style-name="T27">. године</text:span></text:p>
      <text:p text:style-name="P28"/>
      <text:p text:style-name="P29"><text:span text:style-name="T30"><text:s text:c="41"/>ПОЗИВ ЗА ПОДНОШЕЊЕ ПОНУДА</text:span><text:span text:style-name="T31"><text:s/></text:span><text:span text:style-name="T32">ЗА</text:span><text:span text:style-name="T33"><text:s/></text:span></text:p>
      <text:p text:style-name="P34"><text:span text:style-name="T35">набав</text:span><text:span text:style-name="T36">ку</text:span><text:span text:style-name="T37"><text:s/></text:span><text:span text:style-name="T38">на коју се закон не примењује<text:s/></text:span><text:span text:style-name="T39">набавка услуга – научно истраживачки пројекат<text:s/></text:span><text:span text:style-name="T40">Ex situ</text:span><text:span text:style-name="T41"><text:s/>конзервација генетичких ресурса балканског китњака на подручју НП Ђердап - <text:s/></text:span><text:span text:style-name="T42">II<text:s/></text:span><text:span text:style-name="T43">фаза, НЗН 13-2026</text:span></text:p>
      <text:p text:style-name="P44"/>
      <text:p text:style-name="P45"/>
      <text:p text:style-name="P46"><text:span text:style-name="T47">Назив понуђача: ____________________________</text:span><text:span text:style-name="T48"><text:s/></text:span><text:span text:style-name="T49">Адреса:_____________________________________</text:span></text:p>
      <text:p text:style-name="P50">ПИБ: ________________ МБ: _________________</text:p>
      <text:p text:style-name="P51">Ел. пошта и контакт особа: ______________________</text:p>
      <text:p text:style-name="P52"/>
      <text:p text:style-name="P53"/>
      <text:p text:style-name="P54">1.Подаци о наручиоцу:<text:s/></text:p>
      <text:p text:style-name="P55"><text:span text:style-name="T56">Друштво с ограниченом одговорношћу</text:span><text:span text:style-name="T57"><text:s/></text:span><text:span text:style-name="T58">,,</text:span><text:span text:style-name="T59">Национални парк Ђердап</text:span><text:span text:style-name="T60"><text:s/>''</text:span><text:span text:style-name="T61">,<text:s/></text:span><text:span text:style-name="T62">Доњи Милановац</text:span><text:span text:style-name="T63">,<text:s/></text:span><text:span text:style-name="T64">Краља Петра<text:s/></text:span><text:span text:style-name="T65">I</text:span><text:span text:style-name="T66"><text:s/>бр.1</text:span><text:span text:style-name="T67">4а</text:span><text:span text:style-name="T68"><text:s/>(у даљем тексту: Наручилац) позива понуђаче да поднесу своје писмене понуде у складу са приложеном пратећом документац</text:span><text:span text:style-name="T69">ијом, ради закључења уговора о<text:s/></text:span><text:span text:style-name="T70">набавци<text:s/></text:span><text:span text:style-name="T71">н</text:span><text:span text:style-name="T72">абавка<text:s/></text:span><text:span text:style-name="T73">услуга – научно истраживачки пројекат<text:s/></text:span><text:span text:style-name="T74">Ex situ</text:span><text:span text:style-name="T75"><text:s/>конзервација генетичких ресурса балканског китњака на подручју НП Ђердап - <text:s/></text:span><text:span text:style-name="T76">II<text:s/></text:span><text:span text:style-name="T77">фаза, НЗН 13-2026</text:span><text:span text:style-name="T78">,<text:s/></text:span><text:span text:style-name="T79">у складу са <text:s/>одредбама чл. 27. став 1. тачка 1) Закона о јавним набавкама („Службени гласник РС“ бр. 91/19</text:span><text:span text:style-name="T80">, 92/23</text:span><text:span text:style-name="T81">), односно у складу са одредбама Закона о јавним набавкама које прописују да се одредбе Закона не примењују на набавку добара, услуга и спровођења конкурса за дизајн, чија је процењена врадност мања од 1.000.000 динара и набавку радова чија је процењена вредност мања од 3.000.000 динара</text:span><text:span text:style-name="T82">.</text:span></text:p>
      <text:p text:style-name="P83"/>
      <text:p text:style-name="P84"><text:span text:style-name="T85">2.Подношење понуда: Понуде се припремају и подносе непосредно или путем поште на адресу</text:span><text:span text:style-name="T86"><text:s/></text:span><text:span text:style-name="T87">наручиоца</text:span><text:span text:style-name="T88"><text:s/>Национални парк<text:s/></text:span><text:span text:style-name="T89">Ђердап</text:span><text:span text:style-name="T90"><text:s/></text:span><text:span text:style-name="T91">д.о.о.</text:span><text:span text:style-name="T92">,<text:s/></text:span><text:span text:style-name="T93">Доњи Милановац</text:span><text:span text:style-name="T94">,<text:s/></text:span><text:span text:style-name="T95">Краља Петра<text:s/></text:span><text:span text:style-name="T96">I</text:span><text:span text:style-name="T97"><text:s/>бр.1</text:span><text:span text:style-name="T98">4а</text:span><text:span text:style-name="T99">, са назнаком понуда за набавку бр.<text:s/></text:span><text:span text:style-name="T100">НЗН<text:s/></text:span><text:span text:style-name="T101">1</text:span><text:span text:style-name="T102">3</text:span><text:span text:style-name="T103">-2026</text:span><text:span text:style-name="T104">,<text:s/></text:span><text:span text:style-name="T105">,,</text:span><text:span text:style-name="T106">Не отварати“</text:span><text:span text:style-name="T107"><text:s/>или путем електронске поште<text:s/></text:span><text:span text:style-name="T108">на<text:s/></text:span><text:span text:style-name="T109"><text:s/>e-mail</text:span><text:span text:style-name="T110">:</text:span><text:span text:style-name="T111"><text:s/></text:span><text:span text:style-name="T112">jelena@npdjerdap.rs</text:span><text:span text:style-name="T113"><text:s/>.</text:span></text:p>
      <text:p text:style-name="P114"><text:span text:style-name="T115">Понуда мора да садржи:<text:s/></text:span><text:span text:style-name="T116">јединичну</text:span><text:span text:style-name="T117"><text:s/>цену без ПДВ-а,</text:span><text:span text:style-name="T118"><text:s/>за сваку ставку наведену у табели,</text:span><text:span text:style-name="T119"><text:s/></text:span><text:span text:style-name="T120">јединични<text:s/></text:span><text:span text:style-name="T121">цену са ПДВ-ом,</text:span><text:span text:style-name="T122"><text:s/></text:span><text:span text:style-name="T123">сваку ставку наведену у табели,<text:s/></text:span><text:span text:style-name="T124"><text:s/>рок важења понуде.<text:s/></text:span></text:p>
      <text:p text:style-name="P125"><text:span text:style-name="T126">Понуђач мора да п</text:span><text:span text:style-name="T127">опуни и потпише образац понуде</text:span><text:span text:style-name="T128"><text:s/>и образац структуре цене.</text:span></text:p>
      <text:p text:style-name="P129"><text:span text:style-name="T130">Рок за подношење понуда је<text:s/></text:span><text:span text:style-name="T131">:<text:s/></text:span><text:span text:style-name="T132">06.08</text:span><text:span text:style-name="T133">.2026</text:span><text:span text:style-name="T134">. године до 1</text:span><text:span text:style-name="T135">4</text:span><text:span text:style-name="T136"><text:s/>часова<text:s/></text:span></text:p>
      <text:p text:style-name="P137"/>
      <text:p text:style-name="P138"><text:span text:style-name="T139">3.Критеријум за доделу уговора је економски најповољнија понуда која се одређује на основу критеријума понуђене цене без ПДВ-а. Најнижа понуђена цена – максимално 100 пондера. Бодовање се врши по формули (А/Б)x100, где је А – најнижа понуђена цена, Б - понуђена цена понуђача чија се понуда разматра. У случају да два или више<text:s/></text:span><text:span text:style-name="T140">понуђача имају исти број пондера, уговор ће бити додељен оном понуђачу који је понудио<text:s/></text:span><text:span text:style-name="T141">дужи рок важења понуде</text:span><text:span text:style-name="T142">.</text:span></text:p>
      <text:p text:style-name="P143"/>
      <text:soft-page-break/>
      <text:p text:style-name="P144"><text:span text:style-name="T145">4.</text:span><text:span text:style-name="T146">Квалитет и садржај<text:s/></text:span><text:span text:style-name="T147">услуга</text:span></text:p>
      <text:p text:style-name="P148"><text:span text:style-name="T149">Услуге</text:span><text:span text:style-name="T150"><text:s/>које су предмет набавке морају у погледу квалитета задовољавати важеће стандарде, прописе, правила струке и техничке захтеве из обрасца понуде.</text:span></text:p>
      <text:p text:style-name="P151"/>
      <text:p text:style-name="P152">5.Валута</text:p>
      <text:p text:style-name="P153">Цена мора бити исказана у динарима, без и са ПДВ-ом (уколико је понуђач у систему ПДВ-а).</text:p>
      <text:p text:style-name="P154"/>
      <text:p text:style-name="P155">6.Рок за доношење одлуке о додели уговора је најдуже пет дана од дана отварања понуда.</text:p>
      <text:p text:style-name="P156"/>
      <text:p text:style-name="P157"><text:span text:style-name="T158">7.Контакт особа:</text:span><text:span text:style-name="T159"><text:s/></text:span><text:span text:style-name="T160">Саша Несторовић</text:span><text:span text:style-name="T161">,<text:s/></text:span><text:span text:style-name="T162">065/8569201</text:span><text:span text:style-name="T163"><text:s/></text:span><text:span text:style-name="T164">или<text:s/></text:span><text:span text:style-name="T165">Јелена Радић</text:span><text:span text:style-name="T166"><text:s/>адреса ел. поште:<text:s/></text:span><text:span text:style-name="T167">jelena@npdjerdap.rs</text:span><text:span text:style-name="T168">, сваким радним даном (од понедељка до петка) у периоду од 07:00 до 15:00 часова.</text:span></text:p>
      <text:p text:style-name="P169"/>
      <text:p text:style-name="P170"><text:s/></text:p>
      <text:p text:style-name="P171"/>
      <text:p text:style-name="P172"><text:span text:style-name="T173"><text:s/>Датум:</text:span><text:span text:style-name="T174"><text:tab/></text:span><text:span text:style-name="T175"><text:tab/></text:span><text:span text:style-name="T176"><text:tab/></text:span><text:span text:style-name="T177"><text:tab/></text:span><text:span text:style-name="T178"><text:tab/></text:span><text:span text:style-name="T179"><text:tab/></text:span><text:span text:style-name="T180"><text:tab/></text:span><text:span text:style-name="T181"><text:tab/></text:span><text:span text:style-name="T182"><text:tab/></text:span><text:span text:style-name="T183"><text:tab/></text:span><text:span text:style-name="T184"><text:tab/></text:span><text:span text:style-name="T185"><text:tab/></text:span><text:span text:style-name="T186"><text:tab/></text:span><text:span text:style-name="T187"><text:tab/></text:span><text:span text:style-name="T188"><text:tab/></text:span><text:span text:style-name="T189"><text:tab/></text:span><text:span text:style-name="T190"><text:tab/></text:span><text:span text:style-name="T191"><text:tab/></text:span><text:span text:style-name="T192"><text:s text:c="6"/></text:span><text:span text:style-name="T193"><text:s text:c="24"/></text:span><text:span text:style-name="T194"><text:s/></text:span><text:span text:style-name="T195">Понуђач:</text:span></text:p>
      <text:p text:style-name="P196"><text:tab/><text:tab/><text:tab/></text:p>
      <text:p text:style-name="P197"><text:span text:style-name="T198"><text:s text:c="65"/></text:span><text:span text:style-name="T199"><text:s text:c="28"/></text:span><text:span text:style-name="T200">_____________________</text:span><text:span text:style-name="T201">________</text:span></text:p>
      <text:p text:style-name="P202"><text:span text:style-name="T203"><text:s text:c="63"/></text:span><text:span text:style-name="T204"><text:s text:c="27"/></text:span><text:span text:style-name="T205"><text:s/></text:span><text:span text:style-name="T206">потпис овлашћеног лица</text:span><text:span text:style-name="T207"><text:s/>понуђача</text:span><text:span text:style-name="T208"><text:s text:c="14"/></text:span></text:p>
      <text:p text:style-name="P2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Roman YU" svg:font-family="Times Roman YU" style:font-family-generic="roman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l" fo:country="SI" style:language-asian="sl" style:country-asian="SI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DefaultParagraphFont" style:display-name="Default Paragraph Font" style:family="text"/>
    <style:style style:name="NoSpacing" style:display-name="No Spacing" style:family="paragraph"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asian="Calibri" style:font-name-complex="Tahoma" fo:font-size="8pt" style:font-size-asian="8pt" style:font-size-complex="8pt" style:language-asian="en" style:country-asian="US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HP</meta:initial-creator>
    <dc:creator>Windows User</dc:creator>
    <meta:creation-date>2026-08-06T08:02:00Z</meta:creation-date>
    <dc:date>2026-08-06T08:02:00Z</dc:date>
    <meta:print-date>2021-03-05T09:31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517" meta:character-count="3464" meta:row-count="24" meta:non-whitespace-character-count="2953"/>
  </office:meta>
</office:document-meta>
</file>